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d99b6b1881b26eb4fa7b2b392358269.svg"/>
  <manifest:file-entry manifest:media-type="image/png" manifest:full-path="Pictures/96a8da609eb27168ef5a3b5ab1f402a9.png"/>
  <manifest:file-entry manifest:media-type="image/png" manifest:full-path="Pictures/26fb5da7214d02c8d4f393246f96fdd1.png"/>
  <manifest:file-entry manifest:media-type="image/png" manifest:full-path="Pictures/988edaedbea88ba213b3370e19dcc22d.png"/>
  <manifest:file-entry manifest:media-type="image/png" manifest:full-path="Pictures/ce3e6bf108a56cb138f9a6c316c76520.png"/>
  <manifest:file-entry manifest:media-type="image/png" manifest:full-path="Pictures/c4dc3f1aa634b43cc0910db0274b54b1.png"/>
  <manifest:file-entry manifest:media-type="image/png" manifest:full-path="Pictures/5cf24b5a2b1545d1d78c5ab3b6a546c7.png"/>
  <manifest:file-entry manifest:media-type="image/png" manifest:full-path="Pictures/0b51af5ea7f624137cc8885387eafa7c.png"/>
  <manifest:file-entry manifest:media-type="image/svg+xml" manifest:full-path="Pictures/e519cceaa1805d877e1d8b0abe9b77d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s:set_up_and_change_your_password"/><text:bookmark-start text:name="__RefHeading___set_up_and_change_your_password_1"/><text:bookmark-start text:name="set_up_and_change_your_password"/>Set Up and Change Your Password<text:bookmark-end text:name="__RefHeading___set_up_and_change_your_password_1"/><text:bookmark-end text:name="set_up_and_change_your_password"/></text:h>
      <text:h text:style-name="Heading_20_2" text:outline-level="2"><text:bookmark-start text:name="__RefHeading___register_a_security_question_and_answer_2"/><text:bookmark-start text:name="register_a_security_question_and_answer"/>Register a Security Question and Answer<text:bookmark-end text:name="__RefHeading___register_a_security_question_and_answer_2"/><text:bookmark-end text:name="register_a_security_question_and_answer"/></text:h>
      <text:p text:style-name="Text_20_body">This procedure give you an avenue to reset your password by answering a security question.
<draw:frame draw:style-name="media" draw:name="0" text:anchor-type="as-char" draw:z-index="0" svg:width="" svg:rel-width="100%" svg:height="0cm"><draw:image xlink:href="Pictures/6d99b6b1881b26eb4fa7b2b392358269.svg" xlink:type="simple" xlink:show="embed" xlink:actuate="onLoad"/></draw:frame> Follow this procedure, right after you have been provided with a new user account.</text:p>
      <text:p text:style-name="Text_20_body">Go to the designated Self-Service Password facility and register your security question/answer set:</text:p>
      <text:p text:style-name="Text_20_body"><draw:frame draw:style-name="media" draw:name="1" text:anchor-type="as-char" draw:z-index="1" svg:width="20.425833333333cm" style:rel-width="100%" svg:height="13.440833333333cm" style:rel-height="scale"><draw:image xlink:href="Pictures/96a8da609eb27168ef5a3b5ab1f402a9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Complete as follows: </text:p>
          </table:table-cell>
          <table:covered-table-cell/>
        </table:table-row>
        <table:table-row>
          <table:table-cell office:value-type="string" table:style-name="tablecell">
            <text:p text:style-name="tablealignleft">Login </text:p>
          </table:table-cell>
          <table:table-cell office:value-type="string" table:style-name="tablecell">
            <text:p text:style-name="tablealignleft"><text:span text:style-name="Emphasis">Enter the e-mail address provided (all in small letters)</text:span> </text:p>
          </table:table-cell>
        </table:table-row>
        <table:table-row>
          <table:table-cell office:value-type="string" table:style-name="tablecell">
            <text:p text:style-name="tablealignleft">Password </text:p>
          </table:table-cell>
          <table:table-cell office:value-type="string" table:style-name="tablecell">
            <text:p text:style-name="tablealignleft"><text:span text:style-name="Emphasis">Enter the password provided</text:span> </text:p>
          </table:table-cell>
        </table:table-row>
        <table:table-row>
          <table:table-cell office:value-type="string" table:style-name="tablecell">
            <text:p text:style-name="tablealignleft">Question </text:p>
          </table:table-cell>
          <table:table-cell office:value-type="string" table:style-name="tablecell">
            <text:p text:style-name="tablealignleft"><text:span text:style-name="Emphasis">Select a suitable question from the dropdown menu</text:span> </text:p>
          </table:table-cell>
        </table:table-row>
        <table:table-row>
          <table:table-cell office:value-type="string" table:style-name="tablecell">
            <text:p text:style-name="tablealignleft">Answer </text:p>
          </table:table-cell>
          <table:table-cell office:value-type="string" table:style-name="tablecell">
            <text:p text:style-name="tablealignleft"><text:span text:style-name="Emphasis">Enter a specific answer to the security question you selected</text:span> </text:p>
          </table:table-cell>
        </table:table-row>
      </table:table>
      <text:p text:style-name="Text_20_body"><draw:frame draw:style-name="media" draw:name="2" text:anchor-type="as-char" draw:z-index="2" svg:width="" svg:rel-width="100%" svg:height="0cm"><draw:image xlink:href="Pictures/6d99b6b1881b26eb4fa7b2b392358269.svg" xlink:type="simple" xlink:show="embed" xlink:actuate="onLoad"/></draw:frame> Be specific with your answer: A long reply is more difficult to guess than a short one!
<draw:frame draw:style-name="media" draw:name="3" text:anchor-type="as-char" draw:z-index="3" svg:width="" svg:rel-width="100%" svg:height="0cm"><draw:image xlink:href="Pictures/6d99b6b1881b26eb4fa7b2b392358269.svg" xlink:type="simple" xlink:show="embed" xlink:actuate="onLoad"/></draw:frame> Store the <text:span text:style-name="Emphasis">verbatim</text:span> answer to your security question in a safe place, away from your computer or smartphone!</text:p>
      <text:p text:style-name="Horizontal_20_Line"/>
      <text:h text:style-name="Heading_20_2" text:outline-level="2"><text:bookmark-start text:name="__RefHeading___re-_set_your_password_by_answering_a_security_question_3"/><text:bookmark-start text:name="re-_set_your_password_by_answering_a_security_question"/>(Re-)Set your Password by Answering a Security Question<text:bookmark-end text:name="__RefHeading___re-_set_your_password_by_answering_a_security_question_3"/><text:bookmark-end text:name="re-_set_your_password_by_answering_a_security_question"/></text:h>
      <text:p text:style-name="Text_20_body"><draw:frame draw:style-name="media" draw:name="4" text:anchor-type="as-char" draw:z-index="4" svg:width="" svg:rel-width="100%" svg:height="0cm"><draw:image xlink:href="Pictures/6d99b6b1881b26eb4fa7b2b392358269.svg" xlink:type="simple" xlink:show="embed" xlink:actuate="onLoad"/></draw:frame> Follow this procedure, right after you have been provided with a new user account, or if you have forgotten your existing password.
Alternatively, you may reset your password via an e-mail reset link as outlined blow.</text:p>
      <text:p text:style-name="Text_20_body">Go to the designated Self-Service Password facility, enter the e-mail address provided as user account (<text:span text:style-name="Emphasis">all in small letters</text:span>) and answer the appropriate security question.</text:p>
      <text:p text:style-name="Text_20_body"><draw:frame draw:style-name="media" draw:name="5" text:anchor-type="as-char" draw:z-index="5" svg:width="20.187708333333cm" style:rel-width="100%" svg:height="14.2875cm" style:rel-height="scale"><draw:image xlink:href="Pictures/26fb5da7214d02c8d4f393246f96fdd1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Complete as follows: </text:p>
          </table:table-cell>
          <table:covered-table-cell/>
        </table:table-row>
        <table:table-row>
          <table:table-cell office:value-type="string" table:style-name="tablecell">
            <text:p text:style-name="tablealignleft">Login </text:p>
          </table:table-cell>
          <table:table-cell office:value-type="string" table:style-name="tablecell">
            <text:p text:style-name="tablealignleft"><text:span text:style-name="Emphasis">Enter the e-mail address provided (all in small letters)</text:span> </text:p>
          </table:table-cell>
        </table:table-row>
        <table:table-row>
          <table:table-cell office:value-type="string" table:style-name="tablecell">
            <text:p text:style-name="tablealignleft">Question </text:p>
          </table:table-cell>
          <table:table-cell office:value-type="string" table:style-name="tablecell">
            <text:p text:style-name="tablealignleft"><text:span text:style-name="Emphasis">Select the security question from the dropdown menu that fits your registered answer</text:span> </text:p>
          </table:table-cell>
        </table:table-row>
        <table:table-row>
          <table:table-cell office:value-type="string" table:style-name="tablecell">
            <text:p text:style-name="tablealignleft">Answer </text:p>
          </table:table-cell>
          <table:table-cell office:value-type="string" table:style-name="tablecell">
            <text:p text:style-name="tablealignleft"><text:span text:style-name="Emphasis">Enter the answer to the security question you selected</text:span> </text:p>
          </table:table-cell>
        </table:table-row>
        <table:table-row>
          <table:table-cell office:value-type="string" table:style-name="tablecell">
            <text:p text:style-name="tablealignleft">New password </text:p>
          </table:table-cell>
          <table:table-cell office:value-type="string" table:style-name="tablecell">
            <text:p text:style-name="tablealignleft"><text:span text:style-name="Emphasis">Enter a new, safe password</text:span> </text:p>
          </table:table-cell>
        </table:table-row>
        <table:table-row>
          <table:table-cell office:value-type="string" table:style-name="tablecell">
            <text:p text:style-name="tablealignleft">Confirm </text:p>
          </table:table-cell>
          <table:table-cell office:value-type="string" table:style-name="tablecell">
            <text:p text:style-name="tablealignleft"><text:span text:style-name="Emphasis">Confirm your new, safe password</text:span> </text:p>
          </table:table-cell>
        </table:table-row>
      </table:table>
      <text:p text:style-name="Text_20_body"><draw:frame draw:style-name="media" draw:name="6" text:anchor-type="as-char" draw:z-index="6" svg:width="" svg:rel-width="100%" svg:height="0cm"><draw:image xlink:href="Pictures/6d99b6b1881b26eb4fa7b2b392358269.svg" xlink:type="simple" xlink:show="embed" xlink:actuate="onLoad"/></draw:frame> In case you entered an insecure password, an error message like this appear. </text:p>
      <text:p text:style-name="Text_20_body"><draw:frame draw:style-name="media" draw:name="7" text:anchor-type="as-char" draw:z-index="7" svg:width="20.187708333333cm" style:rel-width="100%" svg:height="5.1858333333333cm" style:rel-height="scale"><draw:image xlink:href="Pictures/988edaedbea88ba213b3370e19dcc22d.png" xlink:type="simple" xlink:show="embed" xlink:actuate="onLoad"/></draw:frame></text:p>
      <text:p text:style-name="Text_20_body">Just enter a more appropriate password, taking take of mixing big and small letters with numbers and permitted special characters.</text:p>
      <text:p text:style-name="Horizontal_20_Line"/>
      <text:h text:style-name="Heading_20_2" text:outline-level="2"><text:bookmark-start text:name="__RefHeading___alternativere_set_your_password_by_e-mail_4"/><text:bookmark-start text:name="alternativere_set_your_password_by_e-mail"/>Alternative: (Re)Set Your Password by E-mail<text:bookmark-end text:name="__RefHeading___alternativere_set_your_password_by_e-mail_4"/><text:bookmark-end text:name="alternativere_set_your_password_by_e-mail"/></text:h>
      <text:p text:style-name="Text_20_body">This procedure e-mails a reset link for your account password to your registered e-mail account(s).
<draw:frame draw:style-name="media" draw:name="8" text:anchor-type="as-char" draw:z-index="8" svg:width="" svg:rel-width="100%" svg:height="0cm"><draw:image xlink:href="Pictures/6d99b6b1881b26eb4fa7b2b392358269.svg" xlink:type="simple" xlink:show="embed" xlink:actuate="onLoad"/></draw:frame> Follow this procedure, right after you have been provided with a new user account, unless you have already reset your password using the security question mechanism.
You may also use the following method any time you have forgotten your existing password.</text:p>
      <text:p text:style-name="Text_20_body">Go to the designated Self-Service Password facility:</text:p>
      <text:p text:style-name="Text_20_body"><draw:frame draw:style-name="media" draw:name="9" text:anchor-type="as-char" draw:z-index="9" svg:width="20.425833333333cm" style:rel-width="100%" svg:height="11.694583333333cm" style:rel-height="scale"><draw:image xlink:href="Pictures/ce3e6bf108a56cb138f9a6c316c76520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Complete as follows: </text:p>
          </table:table-cell>
          <table:covered-table-cell/>
        </table:table-row>
        <table:table-row>
          <table:table-cell office:value-type="string" table:style-name="tablecell">
            <text:p text:style-name="tablealignleft">Login </text:p>
          </table:table-cell>
          <table:table-cell office:value-type="string" table:style-name="tablecell">
            <text:p text:style-name="tablealignleft"><text:span text:style-name="Emphasis">Enter the e-mail address provided (all in small letters)</text:span> </text:p>
          </table:table-cell>
        </table:table-row>
        <table:table-row>
          <table:table-cell office:value-type="string" table:style-name="tablecell">
            <text:p text:style-name="tablealignleft">Mail </text:p>
          </table:table-cell>
          <table:table-cell office:value-type="string" table:style-name="tablecell">
            <text:p text:style-name="tablealignleft"><text:span text:style-name="Emphasis">Enter the e-mail address provided (all in small letters)</text:span> </text:p>
          </table:table-cell>
        </table:table-row>
      </table:table>
      <text:p text:style-name="Text_20_body">You will receive a mail with a password reset link, for instance:</text:p>
      <text:p text:style-name="Text_20_body"><draw:frame draw:style-name="media" draw:name="10" text:anchor-type="as-char" draw:z-index="10" svg:width="36.5125cm" style:rel-width="100%" svg:height="19.314583333333cm" style:rel-height="scale"><draw:image xlink:href="Pictures/c4dc3f1aa634b43cc0910db0274b54b1.png" xlink:type="simple" xlink:show="embed" xlink:actuate="onLoad"/></draw:frame></text:p>
      <text:p text:style-name="Text_20_body">Click on the link inside that newly received mail.</text:p>
      <text:p text:style-name="Text_20_body">You will be redirected to the designated Self-Service Password facility, and prompted for a new password:</text:p>
      <text:p text:style-name="Text_20_body"><draw:frame draw:style-name="media" draw:name="11" text:anchor-type="as-char" draw:z-index="11" svg:width="20.425833333333cm" style:rel-width="100%" svg:height="13.096875cm" style:rel-height="scale"><draw:image xlink:href="Pictures/5cf24b5a2b1545d1d78c5ab3b6a546c7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Complete as follows: </text:p>
          </table:table-cell>
          <table:covered-table-cell/>
        </table:table-row>
        <table:table-row>
          <table:table-cell office:value-type="string" table:style-name="tablecell">
            <text:p text:style-name="tablealignleft">New password </text:p>
          </table:table-cell>
          <table:table-cell office:value-type="string" table:style-name="tablecell">
            <text:p text:style-name="tablealignleft"><text:span text:style-name="Emphasis">Enter a new, safe password</text:span> </text:p>
          </table:table-cell>
        </table:table-row>
        <table:table-row>
          <table:table-cell office:value-type="string" table:style-name="tablecell">
            <text:p text:style-name="tablealignleft">Confirm </text:p>
          </table:table-cell>
          <table:table-cell office:value-type="string" table:style-name="tablecell">
            <text:p text:style-name="tablealignleft"><text:span text:style-name="Emphasis">Confirm your new, safe password</text:span> </text:p>
          </table:table-cell>
        </table:table-row>
      </table:table>
      <text:p text:style-name="Text_20_body"><draw:frame draw:style-name="media" draw:name="12" text:anchor-type="as-char" draw:z-index="12" svg:width="" svg:rel-width="100%" svg:height="0cm"><draw:image xlink:href="Pictures/6d99b6b1881b26eb4fa7b2b392358269.svg" xlink:type="simple" xlink:show="embed" xlink:actuate="onLoad"/></draw:frame> In case you entered an insecure password, an error message like this appear. </text:p>
      <text:p text:style-name="Text_20_body"><draw:frame draw:style-name="media" draw:name="13" text:anchor-type="as-char" draw:z-index="13" svg:width="" svg:rel-width="100%" svg:height="0cm"><draw:image xlink:href="/home/php/consulting4change.com/dokuwiki/data/media/ict/howtos/weak_password_error_message_-_self_service_password.png" xlink:type="simple" xlink:show="embed" xlink:actuate="onLoad"/></draw:frame></text:p>
      <text:p text:style-name="Text_20_body">Just enter a more appropriate password, taking take of mixing big and small letters with numbers and permitted special characters.
Upon successful submission of your new password, you will receive a confirmatory mail to your registered e-mail account.</text:p>
      <text:p text:style-name="Horizontal_20_Line"/>
      <text:h text:style-name="Heading_20_2" text:outline-level="2"><text:bookmark-start text:name="__RefHeading___re-_set_your_known_password_5"/><text:bookmark-start text:name="re-_set_your_known_password"/>(Re-)Set Your Known Password<text:bookmark-end text:name="__RefHeading___re-_set_your_known_password_5"/><text:bookmark-end text:name="re-_set_your_known_password"/></text:h>
      <text:p text:style-name="Text_20_body">If you still remember your password, but wish to change it anyway, go to the designated Self-Service Password facility:</text:p>
      <text:p text:style-name="Text_20_body"><draw:frame draw:style-name="media" draw:name="14" text:anchor-type="as-char" draw:z-index="14" svg:width="20.187708333333cm" style:rel-width="100%" svg:height="14.578541666667cm" style:rel-height="scale"><draw:image xlink:href="Pictures/0b51af5ea7f624137cc8885387eafa7c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Complete as follows: </text:p>
          </table:table-cell>
          <table:covered-table-cell/>
        </table:table-row>
        <table:table-row>
          <table:table-cell office:value-type="string" table:style-name="tablecell">
            <text:p text:style-name="tablealignleft">Login </text:p>
          </table:table-cell>
          <table:table-cell office:value-type="string" table:style-name="tablecell">
            <text:p text:style-name="tablealignleft"><text:span text:style-name="Emphasis">Enter the e-mail address provided (all in small letters)</text:span> </text:p>
          </table:table-cell>
        </table:table-row>
        <table:table-row>
          <table:table-cell office:value-type="string" table:style-name="tablecell">
            <text:p text:style-name="tablealignleft">Old password </text:p>
          </table:table-cell>
          <table:table-cell office:value-type="string" table:style-name="tablecell">
            <text:p text:style-name="tablealignleft"><text:span text:style-name="Emphasis">Enter your old, know password</text:span> </text:p>
          </table:table-cell>
        </table:table-row>
        <table:table-row>
          <table:table-cell office:value-type="string" table:style-name="tablecell">
            <text:p text:style-name="tablealignleft">New password </text:p>
          </table:table-cell>
          <table:table-cell office:value-type="string" table:style-name="tablecell">
            <text:p text:style-name="tablealignleft"><text:span text:style-name="Emphasis">Enter a new, safe password</text:span> </text:p>
          </table:table-cell>
        </table:table-row>
        <table:table-row>
          <table:table-cell office:value-type="string" table:style-name="tablecell">
            <text:p text:style-name="tablealignleft">Confirm </text:p>
          </table:table-cell>
          <table:table-cell office:value-type="string" table:style-name="tablecell">
            <text:p text:style-name="tablealignleft"><text:span text:style-name="Emphasis">Confirm your new, safe password</text:span> </text:p>
          </table:table-cell>
        </table:table-row>
      </table:table>
      <text:p text:style-name="Text_20_body"><draw:frame draw:style-name="media" draw:name="15" text:anchor-type="as-char" draw:z-index="15" svg:width="" svg:rel-width="100%" svg:height="0cm"><draw:image xlink:href="Pictures/6d99b6b1881b26eb4fa7b2b392358269.svg" xlink:type="simple" xlink:show="embed" xlink:actuate="onLoad"/></draw:frame> In case you entered an insecure password, an error message like this appear. </text:p>
      <text:p text:style-name="Text_20_body"><draw:frame draw:style-name="media" draw:name="16" text:anchor-type="as-char" draw:z-index="16" svg:width="20.187708333333cm" style:rel-width="100%" svg:height="5.1858333333333cm" style:rel-height="scale"><draw:image xlink:href="Pictures/988edaedbea88ba213b3370e19dcc22d.png" xlink:type="simple" xlink:show="embed" xlink:actuate="onLoad"/></draw:frame></text:p>
      <text:p text:style-name="Text_20_body">Just enter a more appropriate password, taking take of mixing big and small letters with numbers and permitted special characters.</text:p>
      <text:p text:style-name="Horizontal_20_Line"/>
      <text:h text:style-name="Heading_20_2" text:outline-level="2"><text:bookmark-start text:name="__RefHeading___congratulations_6"/><text:bookmark-start text:name="congratulations"/>Congratulations<text:bookmark-end text:name="__RefHeading___congratulations_6"/><text:bookmark-end text:name="congratulations"/></text:h>
      <text:p text:style-name="Text_20_body">You are now an in full control of your password <draw:frame draw:style-name="media" draw:name="17" text:anchor-type="as-char" draw:z-index="17" svg:width="" svg:rel-width="100%" svg:height="0cm"><draw:image xlink:href="Pictures/e519cceaa1805d877e1d8b0abe9b77db.svg" xlink:type="simple" xlink:show="embed" xlink:actuate="onLoad"/></draw:frame></text:p>
      <text:p text:style-name="Horizontal_20_Line"/>
      <text:p text:style-name="Text_20_body">In case of any queries whatsoever, do not hesitate to contact us via the e-mail address shown at the password reset facilit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27:12</meta:creation-date>
    <dc:creator>Generated</dc:creator>
    <dc:date>2026-09-16T11::27:12</dc:date>
    <dc:language>en-US</dc:language>
    <meta:editing-cycles>1</meta:editing-cycles>
    <meta:editing-duration>PT0S</meta:editing-duration>
    <dc:title>howtos:set_up_and_change_your_password</dc:title>
  </office:meta>
</office:document-meta>
</file>