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7f25eb22f11787eb2cce53409d52543.png"/>
  <manifest:file-entry manifest:media-type="image/png" manifest:full-path="Pictures/b5e66a0fbe1a46f652defedc23e12485.png"/>
  <manifest:file-entry manifest:media-type="image/png" manifest:full-path="Pictures/c4e28767b7d9d64e3eb3989653986dba.png"/>
  <manifest:file-entry manifest:media-type="image/png" manifest:full-path="Pictures/320edf349f9deaf37112fb4b11fbc78c.png"/>
  <manifest:file-entry manifest:media-type="image/png" manifest:full-path="Pictures/e9cb4df35196b72223522670bf62ee8e.png"/>
  <manifest:file-entry manifest:media-type="image/png" manifest:full-path="Pictures/509e40277e38d660530cacf04011b424.png"/>
  <manifest:file-entry manifest:media-type="image/png" manifest:full-path="Pictures/635288fcec0dcc1fa7f74ed60b87dec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owtos:jirafeau:how_to_share_a_file_with_a_giraffe"/><text:bookmark-start text:name="__RefHeading___how_to_share_a_file_with_a_giraffe_1"/><text:bookmark-start text:name="how_to_share_a_file_with_a_giraffe"/>How to Share a File with a Giraffe<text:bookmark-end text:name="__RefHeading___how_to_share_a_file_with_a_giraffe_1"/><text:bookmark-end text:name="how_to_share_a_file_with_a_giraffe"/></text:h>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Whenever people convene, they may wish to exchange written information or even multimedia. While this can be done by e-mail, it is awkward and poses a significant load to the email system. On the other hand, the participants of the event are unlikely to have access to a shared drive, as it usually  that requires registration with username and password.</text:p>
      <text:p text:style-name="Text_20_body">This is where the Giraffe comes in:</text:p>
      <text:p text:style-name="Text_20_body"><text:a xlink:type="simple" xlink:href="https://github.com/Newlode/jirafeau" text:style-name="Internet_20_link" text:visited-style-name="Visited_20_Internet_20_Link">Jirafeau</text:a> is free/libre and open-source software (FLOSS) that allows convenient file sharing among non-privileged users, means: people with no dedicated access to any central file sharing server. You may wish to know that the Jirefeau instance we use is hosted on a dedicated DPPI-owned and controlled server.</text:p>
      <text:p text:style-name="Text_20_body">Here is how it works:</text:p>
      <text:p text:style-name="Horizontal_20_Line"/>
      <text:h text:style-name="Heading_20_2" text:outline-level="2"><text:bookmark-start text:name="__RefHeading___how_to_use_jirafeau_3"/><text:bookmark-start text:name="how_to_use_jirafeau"/>How to Use Jirafeau<text:bookmark-end text:name="__RefHeading___how_to_use_jirafeau_3"/><text:bookmark-end text:name="how_to_use_jirafeau"/></text:h>
      <text:p text:style-name="Text_20_body">First, go and pay a visit to DPPI's <text:a xlink:type="simple" xlink:href="https://boku.datasal.one/jirafeau/" text:style-name="Internet_20_link" text:visited-style-name="Visited_20_Internet_20_Link">Giraffe</text:a>:</text:p>
      <text:p text:style-name="Text_20_body"><draw:frame draw:style-name="media" draw:name="0" text:anchor-type="as-char" draw:z-index="0" svg:width="15.875cm" svg:height="11.372900197628cm"><draw:image xlink:href="Pictures/27f25eb22f11787eb2cce53409d52543.png" xlink:type="simple" xlink:show="embed" xlink:actuate="onLoad"/></draw:frame></text:p>
      <text:p text:style-name="Text_20_body">We do not want the entire Internet to access this platform, even though uploaded files are encrypted and self-destroy after one (1) month. Therefore, you will be given a simple password during the next virtual meeting.</text:p>
      <text:p text:style-name="Text_20_body">Enter this password and press <text:span text:style-name="Strong_20_Emphasis">Login</text:span>:</text:p>
      <text:p text:style-name="Text_20_body"><draw:frame draw:style-name="media" draw:name="1" text:anchor-type="as-char" draw:z-index="1" svg:width="15.875cm" svg:height="11.372900197628cm"><draw:image xlink:href="Pictures/b5e66a0fbe1a46f652defedc23e12485.png" xlink:type="simple" xlink:show="embed" xlink:actuate="onLoad"/></draw:frame></text:p>
      <text:p text:style-name="Text_20_body">Next, you will see a screen that invites you to select a file for upload:</text:p>
      <text:p text:style-name="Text_20_body"><draw:frame draw:style-name="media" draw:name="2" text:anchor-type="as-char" draw:z-index="2" svg:width="15.875cm" svg:height="11.372900197628cm"><draw:image xlink:href="Pictures/c4e28767b7d9d64e3eb3989653986dba.png" xlink:type="simple" xlink:show="embed" xlink:actuate="onLoad"/></draw:frame></text:p>
      <text:p text:style-name="Text_20_body">Click on the <text:span text:style-name="Strong_20_Emphasis">+</text:span> icon and select a file from your workstation:</text:p>
      <text:p text:style-name="Text_20_body"><draw:frame draw:style-name="media" draw:name="3" text:anchor-type="as-char" draw:z-index="3" svg:width="15.875cm" svg:height="10.314720812183cm"><draw:image xlink:href="Pictures/320edf349f9deaf37112fb4b11fbc78c.png" xlink:type="simple" xlink:show="embed" xlink:actuate="onLoad"/></draw:frame></text:p>
      <text:p text:style-name="Text_20_body">Next, you will see the upload confirmation screen, where you have the option to encrypt the file you want to upload with a password of your choice. This is not normally required, but if you do so, you will have to share your chosen password with your team so that they can access the file.</text:p>
      <text:p text:style-name="Text_20_body">Click <text:span text:style-name="Strong_20_Emphasis">Send</text:span>, and after a short while that is needed to do the actual upload, you will see:</text:p>
      <text:p text:style-name="Text_20_body"><draw:frame draw:style-name="media" draw:name="4" text:anchor-type="as-char" draw:z-index="4" svg:width="15.875cm" svg:height="11.372900197628cm"><draw:image xlink:href="Pictures/e9cb4df35196b72223522670bf62ee8e.png" xlink:type="simple" xlink:show="embed" xlink:actuate="onLoad"/></draw:frame></text:p>
      <text:p text:style-name="Text_20_body">This is where you manage the shared file handling as follows:</text:p>
      <table:table table:style-name="Table">
        <table:table-column/>
        <table:table-column/>
        <table:table-column/>
        <table:table-row>
          <table:table-cell office:value-type="string" table:style-name="tableheader">
            <text:p text:style-name="Table_20_Heading">Link Name </text:p>
          </table:table-cell>
          <table:table-cell office:value-type="string" table:style-name="tableheader">
            <text:p text:style-name="Table_20_Heading">Redirects to </text:p>
          </table:table-cell>
          <table:table-cell office:value-type="string" table:style-name="tableheader">
            <text:p text:style-name="Table_20_Heading">Note </text:p>
          </table:table-cell>
        </table:table-row>
        <table:table-row>
          <table:table-cell office:value-type="string" table:style-name="tablecell">
            <text:p text:style-name="tablealignleft"><text:span text:style-name="Strong_20_Emphasis">Download page</text:span> </text:p>
          </table:table-cell>
          <table:table-cell office:value-type="string" table:style-name="tablecell">
            <text:p text:style-name="tablealignleft">File download page </text:p>
          </table:table-cell>
          <table:table-cell office:value-type="string" table:style-name="tablecell"/>
        </table:table-row>
        <table:table-row>
          <table:table-cell office:value-type="string" table:style-name="tablecell">
            <text:p text:style-name="tablealignleft"><text:span text:style-name="Strong_20_Emphasis">View link</text:span> </text:p>
          </table:table-cell>
          <table:table-cell office:value-type="string" table:style-name="tablecell">
            <text:p text:style-name="tablealignleft">File viewing page </text:p>
          </table:table-cell>
          <table:table-cell office:value-type="string" table:style-name="tablecell"/>
        </table:table-row>
        <table:table-row>
          <table:table-cell office:value-type="string" table:style-name="tablecell">
            <text:p text:style-name="tablealignleft"><text:span text:style-name="Strong_20_Emphasis">Direct download link</text:span> </text:p>
          </table:table-cell>
          <table:table-cell office:value-type="string" table:style-name="tablecell">
            <text:p text:style-name="tablealignleft">Direct file download </text:p>
          </table:table-cell>
          <table:table-cell office:value-type="string" table:style-name="tablecell">
            <text:p text:style-name="tablealignleft"><text:span text:style-name="Emphasis">Without opening any browser page</text:span> </text:p>
          </table:table-cell>
        </table:table-row>
        <table:table-row>
          <table:table-cell office:value-type="string" table:style-name="tablecell">
            <text:p text:style-name="tablealignleft"><text:span text:style-name="Strong_20_Emphasis">Delete link</text:span> </text:p>
          </table:table-cell>
          <table:table-cell office:value-type="string" table:style-name="tablecell">
            <text:p text:style-name="tablealignleft">File delete link </text:p>
          </table:table-cell>
          <table:table-cell office:value-type="string" table:style-name="tablecell">
            <text:p text:style-name="tablealignleft"><text:span text:style-name="Emphasis">Only required, if you erroneously uploaded a file, as files are removed automatically after 1 month</text:span> </text:p>
          </table:table-cell>
        </table:table-row>
      </table:table>
      <text:p text:style-name="Text_20_body">Click the clipboard icon <draw:frame draw:style-name="media" draw:name="5" text:anchor-type="as-char" draw:z-index="5" svg:width="0.66145833333333cm" svg:height="0.66145833333333cm"><draw:image xlink:href="Pictures/509e40277e38d660530cacf04011b424.png" xlink:type="simple" xlink:show="embed" xlink:actuate="onLoad"/></draw:frame> to copy the desired link, and paste it into your browser. </text:p>
      <text:p text:style-name="Text_20_body"> Once you close the above window, management access to the uploaded file is lost!</text:p>
      <text:p text:style-name="Text_20_body">For instance, when copy/pasting the <text:span text:style-name="Strong_20_Emphasis">Download page</text:span>, you will get:</text:p>
      <text:p text:style-name="Text_20_body"><draw:frame draw:style-name="media" draw:name="6" text:anchor-type="as-char" draw:z-index="6" svg:width="15.875cm" svg:height="11.341526679842cm"><draw:image xlink:href="Pictures/635288fcec0dcc1fa7f74ed60b87decb.png" xlink:type="simple" xlink:show="embed" xlink:actuate="onLoad"/></draw:frame></text:p>
      <text:p text:style-name="Text_20_body">Check out the other links to see what they are doing!</text:p>
      <text:p text:style-name="Text_20_body">Enjoy the tool and contact the <text:a xlink:type="simple" xlink:href="mailto:webmaster@consulting4change.com" text:style-name="Internet_20_link" text:visited-style-name="Visited_20_Internet_20_Link">Webmaster</text:a> in case of any question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11::28:50</meta:creation-date>
    <dc:creator>Generated</dc:creator>
    <dc:date>2026-09-16T11::28:50</dc:date>
    <dc:language>en-US</dc:language>
    <meta:editing-cycles>1</meta:editing-cycles>
    <meta:editing-duration>PT0S</meta:editing-duration>
    <dc:title>howtos:jirafeau:how_to_share_a_file_with_a_giraffe</dc:title>
  </office:meta>
</office:document-meta>
</file>