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webp" manifest:full-path="Pictures/c231564674caa41fd4b043c498bded50.webp"/>
  <manifest:file-entry manifest:media-type="image/webp" manifest:full-path="Pictures/1c3a3cedf08562bb603502c579d37ffd.webp"/>
  <manifest:file-entry manifest:media-type="image/webp" manifest:full-path="Pictures/58cdb8f00144f2c9c1df5cd6c6141484.webp"/>
  <manifest:file-entry manifest:media-type="image/webp" manifest:full-path="Pictures/526a13d7ff5d743b2442ad5c8f98094d.webp"/>
  <manifest:file-entry manifest:media-type="image/webp" manifest:full-path="Pictures/d37b1cd78a3c9a4d423a8e8f6e0cd46d.webp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s:galene:how_to_use_my_video_conference_invitation_link"/><text:bookmark-start text:name="__RefHeading___how_to_use_my_video_conference_invitation_1"/><text:bookmark-start text:name="how_to_use_my_video_conference_invitation"/>How to Use my Video Conference Invitation<text:bookmark-end text:name="__RefHeading___how_to_use_my_video_conference_invitation_1"/><text:bookmark-end text:name="how_to_use_my_video_conference_invitati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his HowTo outlines the steps required to dial into a video conference with Consulting4Change as host and organiser.</text:p>
      <text:p text:style-name="Horizontal_20_Line"/>
      <text:h text:style-name="Heading_20_2" text:outline-level="2"><text:bookmark-start text:name="__RefHeading___how_to_proceed_step_by_step_3"/><text:bookmark-start text:name="how_to_proceed_step_by_step"/>How to Proceed, Step by Step<text:bookmark-end text:name="__RefHeading___how_to_proceed_step_by_step_3"/><text:bookmark-end text:name="how_to_proceed_step_by_step"/></text:h>
      <text:h text:style-name="Heading_20_3" text:outline-level="3"><text:bookmark-start text:name="__RefHeading___step_1find_your_emailed_invitation_link_4"/><text:bookmark-start text:name="step_1find_your_emailed_invitation_link"/>Step 1: Find your Emailed Invitation Link<text:bookmark-end text:name="__RefHeading___step_1find_your_emailed_invitation_link_4"/><text:bookmark-end text:name="step_1find_your_emailed_invitation_link"/></text:h>
      <text:p text:style-name="Text_20_body">Open you email and retrieve the invitation received from Consulting4Change. In the email, there will be an invitation link for you, looking similar to the following:</text:p>
      <text:p text:style-name="Text_20_body"><draw:frame draw:style-name="media" draw:name="0" text:anchor-type="as-char" draw:z-index="0" svg:width="15.875cm" svg:height="7.2524181547619cm"><draw:image xlink:href="Pictures/c231564674caa41fd4b043c498bded50.webp" xlink:type="simple" xlink:show="embed" xlink:actuate="onLoad"/></draw:frame></text:p>
      <text:p text:style-name="Horizontal_20_Line"/>
      <text:h text:style-name="Heading_20_3" text:outline-level="3"><text:bookmark-start text:name="__RefHeading___step_2open_the_invitation_link_5"/><text:bookmark-start text:name="step_2open_the_invitation_link"/>Step 2: Open the Invitation Link<text:bookmark-end text:name="__RefHeading___step_2open_the_invitation_link_5"/><text:bookmark-end text:name="step_2open_the_invitation_link"/></text:h>
      <text:p text:style-name="Text_20_body"><text:span text:style-name="Strong_20_Emphasis">If you use a modern web browser like Brave, Chrome or Firefox as default</text:span>, you can just click on the link above, and you will be redirected to the right site.</text:p>
      <text:p text:style-name="Text_20_body"><text:span text:style-name="Strong_20_Emphasis">If you use a privacy-enhanced web browser as default</text:span>, chances are that audio and video capabilities are severely restricted.
In this case, install Brave, Chrome or Firefox, unless one of them is already on your system.
Next copy/paste the invitation link from the email into the address field of your Brave, Chrome or Firefox web browser.</text:p>
      <text:p text:style-name="Text_20_body">You will see something like this:</text:p>
      <text:p text:style-name="Text_20_body"><draw:frame draw:style-name="media" draw:name="1" text:anchor-type="as-char" draw:z-index="1" svg:width="23.8125cm" style:rel-width="100%" svg:height="13.719429857464cm" style:rel-height="scale"><draw:image xlink:href="Pictures/1c3a3cedf08562bb603502c579d37ffd.webp" xlink:type="simple" xlink:show="embed" xlink:actuate="onLoad"/></draw:frame></text:p>
      <text:p text:style-name="Horizontal_20_Line"/>
      <text:h text:style-name="Heading_20_3" text:outline-level="3"><text:bookmark-start text:name="__RefHeading___step_3enable_audio_and_video_calling_6"/><text:bookmark-start text:name="step_3enable_audio_and_video_calling"/>Step 3: Enable Audio and Video Calling<text:bookmark-end text:name="__RefHeading___step_3enable_audio_and_video_calling_6"/><text:bookmark-end text:name="step_3enable_audio_and_video_calling"/></text:h>
      <text:p text:style-name="Text_20_body">Next, select <text:span text:style-name="Strong_20_Emphasis"><text:span text:style-name="Source_20_Text">Camera and microphone</text:span></text:span> to enable both voice and video communication during the conference call.</text:p>
      <text:p text:style-name="Text_20_body"><text:span text:style-name="Strong_20_Emphasis"><text:span text:style-name="Emphasis">Note:</text:span></text:span> In situations with bad connectivity, select <text:span text:style-name="Strong_20_Emphasis"><text:span text:style-name="Source_20_Text">Microphone</text:span></text:span>, only, instead.</text:p>
      <text:p text:style-name="Text_20_body">When done, press <text:span text:style-name="Strong_20_Emphasis"><text:span text:style-name="Source_20_Text">Connect</text:span></text:span> to continue.</text:p>
      <text:p text:style-name="Text_20_body"><draw:frame draw:style-name="media" draw:name="2" text:anchor-type="as-char" draw:z-index="2" svg:width="23.8125cm" style:rel-width="100%" svg:height="13.719429857464cm" style:rel-height="scale"><draw:image xlink:href="Pictures/58cdb8f00144f2c9c1df5cd6c6141484.webp" xlink:type="simple" xlink:show="embed" xlink:actuate="onLoad"/></draw:frame></text:p>
      <text:p text:style-name="Horizontal_20_Line"/>
      <text:h text:style-name="Heading_20_3" text:outline-level="3"><text:bookmark-start text:name="__RefHeading___step_4give_browser_permissions_7"/><text:bookmark-start text:name="step_4give_browser_permissions"/>Step 4: Give Browser Permissions<text:bookmark-end text:name="__RefHeading___step_4give_browser_permissions_7"/><text:bookmark-end text:name="step_4give_browser_permissions"/></text:h>
      <text:p text:style-name="Text_20_body">Once you connect with microphone and/or camera enabled, your web browser will access you for premission to access the microphone and camera.</text:p>
      <text:p text:style-name="Text_20_body">First, select the camera to be used - there may be only one.</text:p>
      <text:p text:style-name="Text_20_body">Second: select the preferred microphone - again, there may be only one to choose from.</text:p>
      <text:p text:style-name="Text_20_body">Finally, confirm by selecting <text:span text:style-name="Strong_20_Emphasis"><text:span text:style-name="Source_20_Text">Allow while visiting this site</text:span></text:span>, which grants permission for future use of this video conferencing site.</text:p>
      <text:p text:style-name="Text_20_body"><draw:frame draw:style-name="media" draw:name="3" text:anchor-type="as-char" draw:z-index="3" svg:width="23.8125cm" style:rel-width="100%" svg:height="13.719429857464cm" style:rel-height="scale"><draw:image xlink:href="Pictures/526a13d7ff5d743b2442ad5c8f98094d.webp" xlink:type="simple" xlink:show="embed" xlink:actuate="onLoad"/></draw:frame></text:p>
      <text:p text:style-name="Horizontal_20_Line"/>
      <text:h text:style-name="Heading_20_3" text:outline-level="3"><text:bookmark-start text:name="__RefHeading___success_8"/><text:bookmark-start text:name="success"/>Success<text:bookmark-end text:name="__RefHeading___success_8"/><text:bookmark-end text:name="success"/></text:h>
      <text:p text:style-name="Text_20_body">Enjoy the tool and contact the <text:a xlink:type="simple" xlink:href="mailto:webmaster@consulting4change.com" text:style-name="Internet_20_link" text:visited-style-name="Visited_20_Internet_20_Link">Webmaster</text:a> in case of any questions!</text:p>
      <text:p text:style-name="Text_20_body"><draw:frame draw:style-name="media" draw:name="4" text:anchor-type="as-char" draw:z-index="4" svg:width="23.8125cm" style:rel-width="100%" svg:height="15.501612291351cm" style:rel-height="scale"><draw:image xlink:href="Pictures/d37b1cd78a3c9a4d423a8e8f6e0cd46d.webp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35:38</meta:creation-date>
    <dc:creator>Generated</dc:creator>
    <dc:date>2026-09-16T10::35:38</dc:date>
    <dc:language>en-US</dc:language>
    <meta:editing-cycles>1</meta:editing-cycles>
    <meta:editing-duration>PT0S</meta:editing-duration>
    <dc:title>howtos:galene:how_to_use_my_video_conference_invitation_link</dc:title>
  </office:meta>
</office:document-meta>
</file>